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<text:s/>_______<text:s/>學年度第<text:s/>___<text:s/>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次<text:s text:c="2"/>小過____次</text:p>
            <text:p text:style-name="P28">嘉獎____次<text:s text:c="2"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陳姝融</dc:creator>
    <meta:creation-date>2026-08-13T07:40:00Z</meta:creation-date>
    <dc:date>2026-08-13T07:40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