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083in" fo:line-height="20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/>
    </style:style>
    <style:style style:name="P2" style:parent-style-name="Standard" style:family="paragraph">
      <style:paragraph-properties fo:margin-top="0.1083in" fo:line-height="20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P3" style:parent-style-name="Standard" style:family="paragraph">
      <style:paragraph-properties fo:line-height="150%" fo:text-indent="0.393in">
        <style:tab-stops>
          <style:tab-stop style:type="left" style:position="2.343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/>
    </style:style>
    <style:style style:name="T5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/>
    </style:style>
    <style:style style:name="T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name-complex="標楷體"/>
    </style:style>
    <style:style style:name="T11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name-complex="標楷體"/>
    </style:style>
    <style:style style:name="P13" style:parent-style-name="Standard" style:family="paragraph">
      <style:paragraph-properties fo:margin-top="0.2166in" fo:line-height="150%">
        <style:tab-stops>
          <style:tab-stop style:type="left" style:position="2.343in"/>
        </style:tab-stops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P17" style:parent-style-name="Standard" style:family="paragraph">
      <style:paragraph-properties fo:margin-top="0.1083in" fo:line-height="150%"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18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19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0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1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2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3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4" style:parent-style-name="Standard" style:family="paragraph">
      <style:paragraph-properties fo:line-height="250%" fo:text-indent="2.833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5" style:parent-style-name="Standard" style:family="paragraph">
      <style:paragraph-properties fo:line-height="0.208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26" style:parent-style-name="Standard" style:family="paragraph">
      <style:paragraph-properties fo:line-height="0.2083in">
        <style:tab-stops>
          <style:tab-stop style:type="left" style:position="2.343in"/>
        </style:tab-stops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P28" style:parent-style-name="Standard" style:family="paragraph">
      <style:paragraph-properties fo:text-align="center" fo:margin-top="0.1083in" fo:line-height="20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/>
    </style:style>
    <style:style style:name="P29" style:parent-style-name="Standard" style:family="paragraph">
      <style:paragraph-properties fo:margin-top="0.1083in" fo:line-height="20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 fo:font-size="14pt" style:font-size-asian="14pt"/>
    </style:style>
    <style:style style:name="P30" style:parent-style-name="Standard" style:family="paragraph">
      <style:paragraph-properties fo:margin-top="0.0215in" fo:line-height="150%" fo:text-indent="0.393in">
        <style:tab-stops>
          <style:tab-stop style:type="left" style:position="2.343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P40" style:parent-style-name="Standard" style:family="paragraph">
      <style:paragraph-properties fo:margin-top="0.1736in" fo:line-height="150%">
        <style:tab-stops>
          <style:tab-stop style:type="left" style:position="2.34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P42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P44" style:parent-style-name="Standard" style:family="paragraph">
      <style:paragraph-properties fo:margin-top="0.1083in" fo:line-height="150%"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45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46" style:parent-style-name="Standard" style:family="paragraph">
      <style:paragraph-properties fo:margin-top="0.1083in" fo:line-height="150%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48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50" style:parent-style-name="Standard" style:family="paragraph">
      <style:paragraph-properties fo:text-indent="0.39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51" style:parent-style-name="Standard" style:family="paragraph">
      <style:paragraph-properties fo:line-height="250%" fo:text-indent="2.833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52" style:parent-style-name="Standard" style:family="paragraph">
      <style:paragraph-properties fo:line-height="0.208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line-height="0.208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  <style:style style:name="P54" style:parent-style-name="Standard" style:family="paragraph">
      <style:paragraph-properties fo:line-height="250%" fo:text-indent="2.8333in">
        <style:tab-stops>
          <style:tab-stop style:type="left" style:position="2.343in"/>
        </style:tab-stops>
      </style:paragraph-properties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錄音同意書</text:p>
      <text:p text:style-name="P2">日期： <text:s text:c="2"/>年 <text:s/>月 <text:s/>日 <text:s text:c="24"/>&lt;自行留存聯&gt;</text:p>
      <text:p text:style-name="P3"><text:span text:style-name="T4">本調查小組經受訪者</text:span><text:span text:style-name="T5"><text:s text:c="14"/></text:span><text:span text:style-name="T6">同意，可在</text:span><text:span text:style-name="T7"><text:s text:c="3"/></text:span><text:span text:style-name="T8">年</text:span><text:span text:style-name="T9"><text:s text:c="3"/></text:span><text:span text:style-name="T10">月</text:span><text:span text:style-name="T11"><text:s text:c="3"/></text:span><text:span text:style-name="T12">日召開之</text:span></text:p>
      <text:p text:style-name="P13"><text:span text:style-name="T14">臺中市○○○○○（學校校名）性別平等教育委員會調查小組訪談會議中，於</text:span></text:p>
      <text:p text:style-name="P15"><text:span text:style-name="T16">同意時間內進行錄音。</text:span></text:p>
      <text:p text:style-name="P17">錄製內容僅供臺中市○○○○○（學校校名）性別平等教育委員會調查小</text:p>
      <text:p text:style-name="P18">組使用，不可擅自私下複製或分享檔案(包括將影音上傳於網路)，且不可於任</text:p>
      <text:p text:style-name="P19">何公開場所播放。</text:p>
      <text:p text:style-name="P20"/>
      <text:p text:style-name="P21"/>
      <text:p text:style-name="P22"/>
      <text:p text:style-name="P23"/>
      <text:p text:style-name="P24"><text:s text:c="4"/>受訪者同意簽章：_______________</text:p>
      <text:p text:style-name="P25"><text:s text:c="11"/>臺中市○○○○○（學校校名）</text:p>
      <text:p text:style-name="P26"><text:span text:style-name="T27"><text:s text:c="11"/>性別平等教育委員會調查小組（召集人）簽章： _______________ ---------------------------------------------------------------------</text:span></text:p>
      <text:p text:style-name="P28">錄音同意書</text:p>
      <text:p text:style-name="P29">日期： <text:s text:c="2"/>年 <text:s/>月 <text:s/>日 <text:s text:c="23"/>&lt;調查小組留存聯&gt;</text:p>
      <text:p text:style-name="P30"><text:span text:style-name="T31">本調查小組經受訪者</text:span><text:span text:style-name="T32"><text:s text:c="14"/></text:span><text:span text:style-name="T33">同意，可在</text:span><text:span text:style-name="T34"><text:s text:c="3"/></text:span><text:span text:style-name="T35">年</text:span><text:span text:style-name="T36"><text:s text:c="3"/></text:span><text:span text:style-name="T37">月</text:span><text:span text:style-name="T38"><text:s text:c="3"/></text:span><text:span text:style-name="T39">日召開之</text:span></text:p>
      <text:p text:style-name="P40"><text:span text:style-name="T41">臺中市○○○○○（學校校名）性別平等教育委員會調查小組訪談會議中，於</text:span></text:p>
      <text:p text:style-name="P42"><text:span text:style-name="T43">同意時間內進行錄音。</text:span></text:p>
      <text:p text:style-name="P44">錄製內容僅供臺中市○○○○○（學校校名）性別平等教育委員會調查小</text:p>
      <text:p text:style-name="P45">組使用，不可擅自私下複製或分享檔案(包括將影音上傳於網路)，且不可於任</text:p>
      <text:p text:style-name="P46">何公開場所播放。</text:p>
      <text:p text:style-name="P47"/>
      <text:p text:style-name="P48"/>
      <text:p text:style-name="P49"/>
      <text:p text:style-name="P50"/>
      <text:p text:style-name="P51">受訪者同意簽章：_______________</text:p>
      <text:p text:style-name="P52"><text:s text:c="11"/>臺中市○○○○○（學校校名）</text:p>
      <text:p text:style-name="P53"><text:s text:c="11"/>性別平等教育委員會調查小組（召集人）簽章： _______________</text:p>
      <text:p text:style-name="P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1.25in" fo:margin-bottom="0.499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山醫學大學物理治療學系學生上課錄音錄影同意書</dc:title>
    <dc:description/>
    <dc:subject/>
    <meta:initial-creator>admin</meta:initial-creator>
    <dc:creator>李雁芳</dc:creator>
    <meta:creation-date>2026-08-14T09:53:00Z</meta:creation-date>
    <dc:date>2026-08-14T09:53:00Z</dc:date>
    <meta:print-date>2010-06-18T11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7" meta:character-count="721" meta:row-count="5" meta:non-whitespace-character-count="615"/>
  </office:meta>
</office:document-meta>
</file>